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0c2fb8" fo:background-color="transparent"/>
    </style:style>
    <style:style style:name="P2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0caddb" officeooo:paragraph-rsid="000c2fb8" fo:background-color="transparent" style:font-size-asian="14pt" style:language-asian="en" style:country-asian="US" style:font-name-complex="Times New Roman" style:font-size-complex="14pt"/>
    </style:style>
    <style:style style:name="P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/>
      <style:text-properties style:font-name="Times New Roman1" fo:font-size="14pt" officeooo:rsid="000b623c" officeooo:paragraph-rsid="000c2fb8" fo:background-color="transparent" style:font-size-asian="14pt" style:font-size-complex="14pt"/>
    </style:style>
    <style:style style:name="P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fo:color="#000000" loext:opacity="100%" style:font-name="Times New Roman1" fo:font-size="14pt" officeooo:rsid="000b623c" officeooo:paragraph-rsid="000c2fb8" fo:background-color="transparent" style:font-size-asian="14pt" style:language-asian="en" style:country-asian="US" style:font-name-complex="Times New Roman" style:font-size-complex="14pt"/>
    </style:style>
    <style:style style:name="P5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0ef889"/>
    </style:style>
    <style:style style:name="P6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0ef889"/>
    </style:style>
    <style:style style:name="P7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1" fo:font-size="14pt" officeooo:paragraph-rsid="000ef889" fo:background-color="transparent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style:font-name="Times New Roman" officeooo:rsid="00188010" style:font-size-asian="14pt" style:language-asian="en" style:country-asian="US" style:font-size-complex="14pt"/>
    </style:style>
    <style:style style:name="T3" style:family="text">
      <style:text-properties fo:color="#000000" loext:opacity="100%" style:font-name="Times New Roman" officeooo:rsid="001ca57b" style:font-size-asian="14pt" style:language-asian="en" style:country-asian="US" style:font-size-complex="14pt"/>
    </style:style>
    <style:style style:name="T4" style:family="text">
      <style:text-properties fo:color="#000000" loext:opacity="100%" style:font-name="Times New Roman" officeooo:rsid="0024050e" style:font-size-asian="14pt" style:language-asian="en" style:country-asian="US" style:font-size-complex="14pt"/>
    </style:style>
    <style:style style:name="T5" style:family="text">
      <style:text-properties fo:color="#000000" loext:opacity="100%" style:font-name="Times New Roman" officeooo:rsid="001ca57b" fo:background-color="transparent" loext:char-shading-value="0" style:font-size-asian="14pt" style:language-asian="en" style:country-asian="US" style:font-size-complex="14pt"/>
    </style:style>
    <style:style style:name="T6" style:family="text">
      <style:text-properties fo:color="#000000" loext:opacity="100%" style:font-name="Times New Roman" officeooo:rsid="0024050e" fo:background-color="transparent" loext:char-shading-value="0" style:font-size-asian="14pt" style:language-asian="en" style:country-asian="US" style:font-size-complex="14pt"/>
    </style:style>
    <style:style style:name="T7" style:family="text">
      <style:text-properties fo:color="#000000" loext:opacity="100%" style:font-name="Times New Roman" officeooo:rsid="00188010" fo:background-color="transparent" loext:char-shading-value="0" style:font-size-asian="14pt" style:language-asian="en" style:country-asian="US" style:font-size-complex="14pt"/>
    </style:style>
    <style:style style:name="T8" style:family="text">
      <style:text-properties fo:color="#000000" loext:opacity="100%" style:font-name="Times New Roman" fo:language="ru" fo:country="RU" officeooo:rsid="001ca57b" fo:background-color="transparent" loext:char-shading-value="0" style:font-size-asian="14pt" style:language-asian="en" style:country-asian="US" style:font-size-complex="14pt"/>
    </style:style>
    <style:style style:name="T9" style:family="text">
      <style:text-properties fo:color="#000000" loext:opacity="100%" style:font-name="Times New Roman" fo:language="ru" fo:country="RU" officeooo:rsid="002b2cb2" fo:background-color="transparent" loext:char-shading-value="0" style:font-size-asian="14pt" style:language-asian="en" style:country-asian="US" style:font-size-complex="14pt"/>
    </style:style>
    <style:style style:name="T10" style:family="text">
      <style:text-properties fo:color="#000000" loext:opacity="100%" style:font-name="Times New Roman" fo:language="ru" fo:country="RU" officeooo:rsid="0038e4aa" fo:background-color="transparent" loext:char-shading-value="0" style:font-size-asian="14pt" style:language-asian="en" style:country-asian="US" style:font-size-complex="14pt"/>
    </style:style>
    <style:style style:name="T11" style:family="text">
      <style:text-properties fo:color="#000000" loext:opacity="100%" officeooo:rsid="00188010" style:font-size-asian="14pt" style:language-asian="en" style:country-asian="US" style:font-size-complex="14pt"/>
    </style:style>
    <style:style style:name="T12" style:family="text">
      <style:text-properties fo:color="#000000" loext:opacity="100%" fo:background-color="transparent" loext:char-shading-value="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О проведении экспертно-аналитического мероприятия</text:p>
      <text:p text:style-name="P1"><text:s text:c="2"/>Основание: Распоряжение контрольно-счетной палаты муниципального образования Курганинский район 29.10.2025 года № 84-РО.</text:p>
      <text:p text:style-name="P5"><text:s text:c="2"/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<text:span text:style-name="T12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5">от 1</text:span><text:span text:style-name="T6">5</text:span><text:span text:style-name="T5"> августа 2024 года № 776 № «Об утверждении муниципальной программы муниципального образования Курганинский район </text:span><text:span text:style-name="T7">«</text:span><text:span text:style-name="T5">Развитие се</text:span><text:span text:style-name="T6">ти автомобильных дорог </text:span><text:span text:style-name="T5">муниципального образования Курганинский район</text:span><text:span text:style-name="T6">» </text:span><text:span text:style-name="T5">на</text:span><text:span text:style-name="T7"> <text:s/>2025-20</text:span><text:span text:style-name="T5">30</text:span><text:span text:style-name="T7"> год</text:span><text:span text:style-name="T5">ы</text:span><text:span text:style-name="T7">».</text:span></text:p>
      <text:p text:style-name="P6"><text:span text:style-name="T7"><text:s text:c="3"/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5">от </text:span><text:span text:style-name="T8">15</text:span><text:span text:style-name="T5"> августа 2024 года № </text:span><text:span text:style-name="T8">775</text:span><text:span text:style-name="T5"> № «Об утверждении муниципальной программы муниципального образования Курганинский район </text:span><text:span text:style-name="T7">«</text:span><text:span text:style-name="T8">Мол</text:span><text:span text:style-name="T9">одежь </text:span><text:span text:style-name="T8">Курганинск</text:span><text:span text:style-name="T10">ого</text:span><text:span text:style-name="T8"> район</text:span><text:span text:style-name="T10">а</text:span><text:span text:style-name="T5">» на </text:span><text:span text:style-name="T7">на 2025-20</text:span><text:span text:style-name="T5">30</text:span><text:span text:style-name="T7"> годы».</text:span></text:p>
      <text:p text:style-name="P7"><text:span text:style-name="T11"><text:s/>Заключения по результатам экспертно-аналитических мероприятий, содержащие информацию о выявленных нарушениях и недостатках, а также рекомендации по их устранению, направлены координаторам муниципальных программ муниципального образования Курганинский район.</text:span> </text:p>
      <text:p text:style-name="P3"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.</text:p>
      <text:p text:style-name="P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10:02:44.677000000</meta:creation-date>
    <dc:date>2026-01-20T10:09:13.292000000</dc:date>
    <meta:editing-duration>PT5M11S</meta:editing-duration>
    <meta:editing-cycles>11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6" meta:word-count="189" meta:character-count="1765" meta:non-whitespace-character-count="1572"/>
  </office:meta>
</office:document-meta>
</file>